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text-indent="0.445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" style:parent-style-name="內文" style:family="paragraph">
      <style:paragraph-properties fo:text-align="justify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fo:color="#FF0000"/>
    </style:style>
    <style:style style:name="T27" style:parent-style-name="預設段落字型" style:family="text">
      <style:text-properties style:font-name="標楷體" style:font-name-asian="標楷體" fo:color="#FF0000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清單段落" style:list-style-name="LFO1" style:family="paragraph">
      <style:paragraph-properties fo:text-align="justify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color="#FF0000"/>
    </style:style>
    <style:style style:name="T36" style:parent-style-name="預設段落字型" style:family="text">
      <style:text-properties style:font-name="標楷體" style:font-name-asian="標楷體" fo:color="#FF0000"/>
    </style:style>
    <style:style style:name="T37" style:parent-style-name="預設段落字型" style:family="text">
      <style:text-properties style:font-name="標楷體" style:font-name-asian="標楷體" fo:color="#FF0000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1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2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3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4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5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6" style:parent-style-name="清單段落" style:list-style-name="LFO1" style:family="paragraph">
      <style:paragraph-properties fo:text-align="justify"/>
      <style:text-properties style:font-name="標楷體" style:font-name-asian="標楷體"/>
    </style:style>
    <style:style style:name="P4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P48" style:parent-style-name="內文" style:family="paragraph">
      <style:paragraph-properties fo:text-align="justify" fo:line-height="200%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color="#FF0000"/>
    </style:style>
    <style:style style:name="T52" style:parent-style-name="預設段落字型" style:family="text">
      <style:text-properties style:font-name="標楷體" style:font-name-asian="標楷體" fo:color="#FF0000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paragraph-properties fo:text-align="justify" fo:line-height="200%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fo:color="#FF0000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text-align="justify" fo:line-height="200%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color="#FF0000"/>
    </style:style>
    <style:style style:name="T67" style:parent-style-name="預設段落字型" style:family="text">
      <style:text-properties style:font-name="標楷體" style:font-name-asian="標楷體" fo:color="#FF0000"/>
    </style:style>
    <style:style style:name="P68" style:parent-style-name="內文" style:family="paragraph">
      <style:paragraph-properties fo:text-align="justify" fo:line-height="200%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color="#FF0000"/>
    </style:style>
    <style:style style:name="P74" style:parent-style-name="內文" style:family="paragraph">
      <style:paragraph-properties fo:text-align="justify" fo:line-height="200%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color="#FF0000"/>
    </style:style>
    <style:style style:name="P80" style:parent-style-name="內文" style:family="paragraph">
      <style:paragraph-properties fo:text-align="end" fo:line-height="150%" fo:margin-left="-0.2951in" fo:text-indent="-0.6881in">
        <style:tab-stops/>
      </style:paragraph-properties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 fo:color="#FF0000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color="#FF0000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廠商保密切結書</text:p>
      <text:p text:style-name="P22"><text:span text:style-name="T23"><draw:connector draw:type="line" svg:x1="0.65218in" svg:y1="0.23482in" svg:x2="2.46121in" svg:y2="0.23482in" draw:z-index="251659264" draw:id="id0" draw:style-name="a0" draw:name="直線接點 2" text:anchor-type="paragraph"><svg:title/><svg:desc/></draw:connector></text:span><text:span text:style-name="T24">立約人：</text:span><text:span text:style-name="T25"><text:s text:c="2"/></text:span><text:span text:style-name="T26">XXXX</text:span><text:span text:style-name="T27">股份有限公司</text:span><text:span text:style-name="T28"><text:s text:c="4"/></text:span><text:span text:style-name="T29">（以下簡稱廠商）</text:span></text:p>
      <text:list text:style-name="LFO1" text:continue-numbering="true">
        <text:list-item>
          <text:p text:style-name="P30"><draw:connector draw:type="line" svg:x1="2.12679in" svg:y1="0.23681in" svg:x2="3.91082in" svg:y2="0.23681in" draw:z-index="251669504" draw:id="id1" draw:style-name="a1" draw:name="直線接點 7" text:anchor-type="paragraph"><svg:title/><svg:desc/></draw:connector><text:span text:style-name="T31">廠商基於</text:span><text:span text:style-name="T32"><text:s/></text:span><text:span text:style-name="T33">致理科技大學</text:span><text:span text:style-name="T34"><text:s text:c="6"/></text:span><text:span text:style-name="T35">實務</text:span><text:span text:style-name="T36">實習</text:span><text:span text:style-name="T37"><text:s/></text:span><text:span text:style-name="T38"><text:s text:c="3"/></text:span><text:span text:style-name="T39">專案（以下簡稱本案）之相關需要，所取得各種形式資料或文件，其著作權屬於致理科技大學或致理科技大學所擁有或保管者，應負完全保密之責任。</text:span></text:p>
        </text:list-item>
        <text:list-item>
          <text:p text:style-name="P40">廠商對於致理科技大學交付或告知致理科技大學之文件或資料，註明「機密」資料者，應負完全保密之責任。</text:p>
        </text:list-item>
        <text:list-item>
          <text:p text:style-name="P41">致理科技大學如發現保密標的遭受為授權之使用、洩密之虞時，得立即通知廠商。廠商應採取必要之防止措施並依相關法令負責。</text:p>
        </text:list-item>
        <text:list-item>
          <text:p text:style-name="P42">廠商對可能接觸與本案相關資料或文件之人員，須提供保密管理及內控機制（包括文件保密管制、存取紀錄及相關人員保密協議簽訂等）之解決方案與管理規劃。</text:p>
        </text:list-item>
        <text:list-item>
          <text:p text:style-name="P43">廠商對本案所有資料負永久保密之責。</text:p>
        </text:list-item>
        <text:list-item>
          <text:p text:style-name="P44">廠商於契約終止時，應將有關本案過程中處理之資料，包含各種形式如資料庫、程式、文件、媒體、電子檔、照片及模型等，整理歸等候退還致理科技大學或經致理科技大學同意後列冊銷毀。</text:p>
        </text:list-item>
        <text:list-item>
          <text:p text:style-name="P45">本切結書以中華民國相關法律為準據法，如有涉訟，應以中華名國板橋地方法院為第一管轄法院。</text:p>
        </text:list-item>
        <text:list-item>
          <text:p text:style-name="P46">廠商如在提供本案服務過程中，因歸責於廠商之事由，造成致理科技大學之損害者，廠商應負所有法律及損害賠償之責任。</text:p>
        </text:list-item>
      </text:list>
      <text:p text:style-name="P47">立約人</text:p>
      <text:p text:style-name="P48"><text:span text:style-name="T49"><draw:connector draw:type="line" svg:x1="0.8397in" svg:y1="0.35649in" svg:x2="2.79109in" svg:y2="0.35093in" draw:z-index="251661312" draw:id="id2" draw:style-name="a2" draw:name="直線接點 3" text:anchor-type="paragraph"><svg:title/><svg:desc/></draw:connector></text:span><text:span text:style-name="T50">廠商名稱：</text:span><text:span text:style-name="T51">XXXX</text:span><text:span text:style-name="T52">股份有限公司</text:span><text:span text:style-name="T53"><text:s text:c="23"/></text:span></text:p>
      <text:p text:style-name="P54"><text:span text:style-name="T55"><draw:connector draw:type="line" svg:x1="0.84583in" svg:y1="0.35036in" svg:x2="2.79722in" svg:y2="0.34619in" draw:z-index="251663360" draw:id="id3" draw:style-name="a3" draw:name="直線接點 4" text:anchor-type="paragraph"><svg:title/><svg:desc/></draw:connector></text:span><text:span text:style-name="T56">統一編號：</text:span><text:span text:style-name="T57">9xxxxxx6</text:span><text:span text:style-name="T58"><text:s text:c="25"/></text:span></text:p>
      <text:p text:style-name="P59"><text:span text:style-name="T60"><draw:connector draw:type="line" svg:x1="0.84317in" svg:y1="0.37061in" svg:x2="2.79456in" svg:y2="0.36644in" draw:z-index="251665408" draw:id="id4" draw:style-name="a4" draw:name="直線接點 5" text:anchor-type="paragraph"><svg:title/><svg:desc/></draw:connector></text:span><text:span text:style-name="T61">代</text:span><text:span text:style-name="T62"><text:s/></text:span><text:span text:style-name="T63">表</text:span><text:span text:style-name="T64"><text:s/></text:span><text:span text:style-name="T65">人：</text:span><text:span text:style-name="T66">范</text:span><text:span text:style-name="T67">XX</text:span></text:p>
      <text:p text:style-name="P68"><text:span text:style-name="T69"><draw:connector draw:type="line" svg:x1="0.82384in" svg:y1="0.37363in" svg:x2="2.77523in" svg:y2="0.36946in" draw:z-index="251671552" draw:id="id5" draw:style-name="a5" draw:name="直線接點 8" text:anchor-type="paragraph"><svg:title/><svg:desc/></draw:connector></text:span><text:span text:style-name="T70">電</text:span><text:span text:style-name="T71"><text:s text:c="4"/></text:span><text:span text:style-name="T72">話：</text:span><text:span text:style-name="T73">02-xxxx-xxxx</text:span></text:p>
      <text:p text:style-name="P74"><text:span text:style-name="T75"><draw:connector draw:type="line" svg:x1="0.83623in" svg:y1="0.33172in" svg:x2="5.25776in" svg:y2="0.33172in" draw:z-index="251667456" draw:id="id6" draw:style-name="a6" draw:name="直線接點 6" text:anchor-type="paragraph"><svg:title/><svg:desc/></draw:connector></text:span><text:span text:style-name="T76">地</text:span><text:span text:style-name="T77"><text:s text:c="4"/></text:span><text:span text:style-name="T78">址：</text:span><text:span text:style-name="T79">XXXXXXXXXXXXXXX</text:span></text:p>
      <text:p text:style-name="P80"><text:soft-page-break/><text:span text:style-name="T81">中</text:span><text:span text:style-name="T82"><text:s text:c="3"/></text:span><text:span text:style-name="T83">華</text:span><text:span text:style-name="T84"><text:s text:c="3"/></text:span><text:span text:style-name="T85">民</text:span><text:span text:style-name="T86"><text:s text:c="3"/></text:span><text:span text:style-name="T87">國</text:span><text:span text:style-name="T88"><text:s text:c="6"/></text:span><text:span text:style-name="T89">111</text:span><text:span text:style-name="T90"><text:s text:c="8"/></text:span><text:span text:style-name="T91">年</text:span><text:span text:style-name="T92"><text:s/></text:span><text:span text:style-name="T93"><text:s text:c="5"/></text:span><text:span text:style-name="T94">7</text:span><text:span text:style-name="T95"><text:s text:c="8"/></text:span><text:span text:style-name="T96">月</text:span><text:span text:style-name="T97"><text:s text:c="7"/></text:span><text:span text:style-name="T98">22</text:span><text:span text:style-name="T99"><text:s text:c="7"/></text:span><text:span text:style-name="T10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44in" fo:margin-left="0.9847in" fo:margin-bottom="0.25in" fo:margin-right="0.7868in" style:num-format="1" style:writing-mode="lr-tb" style:layout-grid-mode="line" style:layout-grid-lines="3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3743in"/>
      </style:footer-style>
    </style:page-layout>
    <style:style style:name="TableColumn3" style:family="table-column">
      <style:table-column-properties style:column-width="2.5597in"/>
    </style:style>
    <style:style style:name="TableColumn4" style:family="table-column">
      <style:table-column-properties style:column-width="2.6576in"/>
    </style:style>
    <style:style style:name="TableColumn5" style:family="table-column">
      <style:table-column-properties style:column-width="2.0673in"/>
    </style:style>
    <style:style style:name="Table2" style:family="table">
      <style:table-properties style:width="7.2847in" fo:margin-left="-0.3187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fo:padding-top="0in" fo:padding-left="0.075in" fo:padding-bottom="0in" fo:padding-right="0.075in"/>
    </style:style>
    <style:style style:name="P8" style:parent-style-name="內文" style:family="paragraph">
      <style:paragraph-properties fo:line-height="0.1388in"/>
      <style:text-properties style:font-name="標楷體" style:font-name-asian="標楷體" style:font-name-complex="標楷體" fo:font-size="10pt" style:font-size-asian="10pt" style:font-size-complex="10pt"/>
    </style:style>
    <style:style style:name="P9" style:parent-style-name="內文" style:family="paragraph">
      <style:paragraph-properties fo:line-height="0.1388in"/>
    </style:style>
    <style:style style:name="T1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12" style:family="table-cell">
      <style:table-cell-properties fo:border="non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 style:font-size-complex="10pt"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內文" style:family="paragraph">
      <style:paragraph-properties fo:text-align="end" fo:line-height="0.1388in"/>
    </style:style>
    <style:style style:name="T1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9" style:parent-style-name="內文" style:family="paragraph">
      <style:paragraph-properties fo:text-align="end" fo:line-height="0.1388in"/>
      <style:text-properties style:font-name="標楷體" style:font-name-asian="標楷體" fo:font-size="10pt" style:font-size-asian="10pt" style:font-size-complex="10pt"/>
    </style:style>
    <style:style style:name="P20" style:parent-style-name="頁尾" style:family="paragraph">
      <style:paragraph-properties fo:text-align="center"/>
    </style:style>
    <style:style style:name="T2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機密等級：一般</text:p>
              <text:p text:style-name="P9"><text:span text:style-name="T10">紀錄編號：</text:span><text:span text:style-name="T11">□□□-□□□-□□□□□</text:span></text:p>
            </table:table-cell>
            <table:table-cell table:style-name="TableCell12">
              <text:p text:style-name="P13">P-2-04-01<text:s/>廠商保密切結書</text:p>
            </table:table-cell>
            <table:table-cell table:style-name="TableCell14">
              <text:p text:style-name="P15"><text:span text:style-name="T16">版本：</text:span><text:span text:style-name="T17">1</text:span><text:span text:style-name="T18">.0</text:span></text:p>
              <text:p text:style-name="P19">填表日期：<text:s text:c="4"/>年<text:s text:c="4"/>月<text:s text:c="4"/>日</text:p>
            </table:table-cell>
          </table:table-row>
        </table:table>
        <text:p text:style-name="頁首"/>
      </style:header>
      <style:footer>
        <text:p text:style-name="P20"><text:span text:style-name="T21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IMS-P05</meta:initial-creator>
    <dc:creator>CTM303-05</dc:creator>
    <meta:creation-date>2021-06-11T05:20:00Z</meta:creation-date>
    <dc:date>2022-05-31T07:04:00Z</dc:date>
    <meta:template xlink:href="Normal.dotm" xlink:type="simple"/>
    <meta:editing-cycles>4</meta:editing-cycles>
    <meta:editing-duration>PT240S</meta:editing-duration>
    <meta:document-statistic meta:page-count="2" meta:paragraph-count="1" meta:word-count="107" meta:character-count="716" meta:row-count="5" meta:non-whitespace-character-count="610"/>
  </office:meta>
</office:document-meta>
</file>