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/>
      <style:text-properties style:font-name="標楷體" style:font-name-asian="標楷體" style:font-name-complex="DFKaiShu-SB-Estd-BF" fo:font-weight="bold" style:font-weight-asian="bold" style:letter-kerning="false" fo:font-size="20pt" style:font-size-asian="20pt" style:font-size-complex="20pt"/>
    </style:style>
    <style:style style:name="P14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15" style:parent-style-name="內文" style:family="paragraph">
      <style:paragraph-properties style:text-autospace="none" fo:text-align="justify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P19" style:parent-style-name="內文" style:family="paragraph">
      <style:paragraph-properties style:text-autospace="none" fo:text-align="justify"/>
    </style:style>
    <style:style style:name="T20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DFKaiShu-SB-Estd-BF" style:letter-kerning="false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P24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25" style:parent-style-name="內文" style:family="paragraph">
      <style:paragraph-properties style:text-autospace="none" fo:text-align="justify"/>
    </style:style>
    <style:style style:name="T26" style:parent-style-name="預設段落字型" style:family="text">
      <style:text-properties style:font-name="標楷體" style:font-name-asian="標楷體" style:letter-kerning="false" style:font-size-complex="12pt"/>
    </style:style>
    <style:style style:name="P27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28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29" style:parent-style-name="內文" style:family="paragraph">
      <style:paragraph-properties style:text-autospace="none" fo:text-align="justify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letter-kerning="false" style:font-size-complex="12pt"/>
    </style:style>
    <style:style style:name="P32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33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34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35" style:parent-style-name="內文" style:family="paragraph">
      <style:paragraph-properties style:text-autospace="none" fo:text-align="justify"/>
    </style:style>
    <style:style style:name="T36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P38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39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P40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1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2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3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4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5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6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7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8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49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P50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</office:automatic-styles>
  <office:body>
    <office:text text:use-soft-page-breaks="true">
      <text:p text:style-name="P1">致理科技大學學生專題製作著作權授權書</text:p>
      <text:p text:style-name="P14"/>
      <text:p text:style-name="P15"><text:span text:style-name="T16">本授權書所授權之專題研究報告為授權人於致理科技大學</text:span><text:span text:style-name="T17"><text:s text:c="3"/>商務科技管理 <text:s/></text:span><text:span text:style-name="T18">系(所、科)</text:span></text:p>
      <text:p text:style-name="P19"><text:span text:style-name="T20"><text:s text:c="2"/>109 <text:s/></text:span><text:span text:style-name="T21">學年度第</text:span><text:span text:style-name="T22"><text:s text:c="2"/>一 <text:s/></text:span><text:span text:style-name="T23">學期修習專題製作課程之著作。</text:span></text:p>
      <text:p text:style-name="P24">專題製作題目：</text:p>
      <text:p text:style-name="P25"><text:span text:style-name="T26">________________________________</text:span></text:p>
      <text:p text:style-name="P27">□同意授權，開放全文檢索</text:p>
      <text:p text:style-name="P28">■不同意授權，僅開放書目資料及索引摘要相關資訊</text:p>
      <text:p text:style-name="P29"><text:span text:style-name="T30">□有條件開放授權：</text:span><text:span text:style-name="T31">_________________________________________________</text:span></text:p>
      <text:p text:style-name="P32"/>
      <text:p text:style-name="P33"><text:s text:c="4"/>本人茲將本著作以非專屬、無償方式，授權致理科技大學(以下簡稱本校)得不限地域、時間與次數，以紙本、光碟或數位化等各種方法收錄、重製與利用；為助益完整典藏全校之學術研究成果，同時提升學術產出之能見度及影響力，本校圖書館得將本著作收錄於本校機構典藏系統，作者仍保有著作權；於著作權法合理使用範圍內，讀者得進行線上檢索、閱覽、下載或列印。本人保證此項著作係個人創作，且就本人所知，此項著作並未侵犯任何人之智慧財產權。</text:p>
      <text:p text:style-name="P34"/>
      <text:p text:style-name="P35"><text:span text:style-name="T36">指導教師</text:span><text:span text:style-name="T37">：____________________(請親筆正楷簽名)</text:span></text:p>
      <text:p text:style-name="P38"/>
      <text:p text:style-name="P39">授 權 人</text:p>
      <text:p text:style-name="P40">學號：_______________ 學生姓名：____________________(請親筆正楷簽名)</text:p>
      <text:p text:style-name="P41">學號：_______________ 學生姓名：____________________(請親筆正楷簽名)</text:p>
      <text:p text:style-name="P42">學號：_______________ 學生姓名：____________________(請親筆正楷簽名)</text:p>
      <text:p text:style-name="P43">學號：_______________ 學生姓名：____________________(請親筆正楷簽名)</text:p>
      <text:p text:style-name="P44">學號：_______________ 學生姓名：____________________(請親筆正楷簽名)</text:p>
      <text:p text:style-name="P45">學號：_______________ 學生姓名：____________________(請親筆正楷簽名)</text:p>
      <text:p text:style-name="P46">學號：_______________ 學生姓名：____________________(請親筆正楷簽名)</text:p>
      <text:p text:style-name="P47">學號：_______________ 學生姓名：____________________(請親筆正楷簽名)</text:p>
      <text:p text:style-name="P48">學號：_______________ 學生姓名：____________________(請親筆正楷簽名)</text:p>
      <text:p text:style-name="P49">學號：_______________ 學生姓名：____________________(請親筆正楷簽名)</text:p>
      <text:p text:style-name="P50"/>
      <text:p text:style-name="內文"><text:span text:style-name="T51">中 華 民 國 <text:s text:c="3"/>110 <text:s text:c="6"/>年 <text:s text:c="13"/>月</text:span><text:span text:style-name="T52"><text:s text:c="9"/></text:span><text:span text:style-name="T53"><text:s text:c="6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1965in" fo:margin-left="0.7875in" fo:margin-bottom="0.0784in" fo:margin-right="0.7875in" style:num-format="1" style:writing-mode="lr-tb" style:layout-grid-mode="line" style:layout-grid-lines="3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.4215in"/>
      </style:footer-style>
    </style:page-layout>
    <style:style style:name="P2" style:parent-style-name="頁首" style:family="paragraph">
      <style:paragraph-properties fo:border-top="none" fo:border-left="none" fo:border-bottom="0.0069in solid #A5A5A5" fo:border-right="none" fo:padding-top="0in" fo:padding-left="0in" fo:padding-bottom="0.0138in" fo:padding-right="0in" style:shadow="none" fo:margin-bottom="0.0833in" fo:line-height="115%" fo:margin-right="0.0972in">
        <style:tab-stops>
          <style:tab-stop style:type="left" style:position="1.7916in"/>
          <style:tab-stop style:type="left" style:position="2.0729in"/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fo:font-weight="bold" style:font-weight-asian="bold" fo:color="#1F497D" fo:font-size="14pt" style:font-size-asian="14pt" style:font-size-complex="14pt"/>
    </style:style>
    <style:style style:name="TableColumn5" style:family="table-column">
      <style:table-column-properties style:column-width="6.1611in"/>
    </style:style>
    <style:style style:name="TableColumn6" style:family="table-column">
      <style:table-column-properties style:column-width="0.6916in"/>
    </style:style>
    <style:style style:name="Table4" style:family="table">
      <style:table-properties style:width="6.8527in" style:rel-width="100%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-top="0.0069in solid #000000" fo:border-left="none" fo:border-bottom="none" fo:border-right="none" fo:padding-top="0.05in" fo:padding-left="0.0798in" fo:padding-bottom="0.05in" fo:padding-right="0.0798in"/>
    </style:style>
    <style:style style:name="P9" style:parent-style-name="頁尾" style:family="paragraph">
      <style:paragraph-properties style:line-break="normal" fo:text-align="end"/>
    </style:style>
    <style:style style:name="TableCell10" style:family="table-cell">
      <style:table-cell-properties fo:border-top="0.0069in solid #C0504D" fo:border-left="none" fo:border-bottom="none" fo:border-right="none" fo:background-color="#943634" fo:padding-top="0.05in" fo:padding-left="0.0798in" fo:padding-bottom="0.05in" fo:padding-right="0.0798in"/>
    </style:style>
    <style:style style:name="P11" style:parent-style-name="頁首" style:family="paragraph">
      <style:paragraph-properties fo:text-align="center"/>
    </style:style>
    <style:style style:name="T12" style:parent-style-name="預設段落字型" style:family="text">
      <style:text-properties fo:font-weight="bold" style:font-weight-asian="bold" fo:color="#FFFFFF"/>
    </style:style>
    <style:style style:name="T13" style:parent-style-name="預設段落字型" style:family="text">
      <style:text-properties fo:font-weight="bold" style:font-weight-asian="bold" fo:color="#FFFFFF"/>
    </style:style>
  </office:automatic-styles>
  <office:master-styles>
    <style:master-page style:name="MP0" style:page-layout-name="PL0">
      <style:header>
        <text:p text:style-name="P2"><text:span text:style-name="T3"><text:s text:c="27"/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<text:span text:style-name="T12">P</text:span><text:span text:style-name="T13"><text:page-number text:fixed="false">1</text:page-number>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subject>檔案編號：P_Lib01_9901</dc:subject>
    <meta:initial-creator>檔案編號：LIB_P_推廣_9901</meta:initial-creator>
    <dc:creator>CTM303-05</dc:creator>
    <meta:creation-date>2021-01-06T05:47:00Z</meta:creation-date>
    <dc:date>2021-01-06T05:47:00Z</dc:date>
    <meta:print-date>2021-01-06T05:31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61" meta:character-count="1078" meta:row-count="7" meta:non-whitespace-character-count="919"/>
  </office:meta>
</office:document-meta>
</file>