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fo:text-indent="0.445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5" style:parent-style-name="內文" style:family="paragraph">
      <style:paragraph-properties fo:text-align="center" fo:line-height="150%" fo:text-indent="0.389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" style:parent-style-name="內文" style:family="paragraph">
      <style:paragraph-properties fo:text-align="justify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color="#FF0000"/>
    </style:style>
    <style:style style:name="T31" style:parent-style-name="預設段落字型" style:family="text">
      <style:text-properties style:font-name="標楷體" style:font-name-asian="標楷體" fo:color="#FF0000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清單段落" style:list-style-name="LFO1" style:family="paragraph">
      <style:paragraph-properties fo:text-align="justify" fo:margin-left="0.3333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fo:color="#FF0000"/>
    </style:style>
    <style:style style:name="T41" style:parent-style-name="預設段落字型" style:family="text">
      <style:text-properties style:font-name="標楷體" style:font-name-asian="標楷體" fo:color="#FF0000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1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2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3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4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5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6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58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5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60" style:parent-style-name="內文" style:family="paragraph">
      <style:paragraph-properties fo:text-align="justify" fo:line-height="200%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color="#FF0000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200%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color="#FF0000"/>
    </style:style>
    <style:style style:name="T70" style:parent-style-name="預設段落字型" style:family="text">
      <style:text-properties style:font-name="標楷體" style:font-name-asian="標楷體" fo:color="#FF0000"/>
    </style:style>
    <style:style style:name="T71" style:parent-style-name="預設段落字型" style:family="text">
      <style:text-properties style:font-name="標楷體" style:font-name-asian="標楷體" fo:color="#FF0000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paragraph-properties fo:text-align="justify" fo:line-height="200%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fo:color="#FF0000"/>
    </style:style>
    <style:style style:name="P78" style:parent-style-name="內文" style:family="paragraph">
      <style:paragraph-properties fo:text-align="justify" fo:line-height="200%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color="#FF0000"/>
    </style:style>
    <style:style style:name="P83" style:parent-style-name="內文" style:family="paragraph">
      <style:paragraph-properties fo:text-align="justify" fo:line-height="200%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fo:color="#FF0000"/>
    </style:style>
    <style:style style:name="P87" style:parent-style-name="內文" style:family="paragraph">
      <style:paragraph-properties fo:text-align="justify" fo:line-height="150%" fo:text-indent="0.3333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150%" fo:text-indent="0.3333in"/>
      <style:text-properties style:font-name="標楷體" style:font-name-asian="標楷體"/>
    </style:style>
    <style:style style:name="P89" style:parent-style-name="內文" style:family="paragraph">
      <style:paragraph-properties fo:text-align="end" fo:line-height="150%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color="#FF0000"/>
    </style:style>
    <style:style style:name="T92" style:parent-style-name="預設段落字型" style:family="text">
      <style:text-properties style:font-name="標楷體" style:font-name-asian="標楷體" fo:color="#FF0000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color="#FF0000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color="#FF0000"/>
    </style:style>
    <style:style style:name="T97" style:parent-style-name="預設段落字型" style:family="text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廠商保密切結書</text:p>
      <text:p text:style-name="P25"/>
      <text:p text:style-name="P26"><text:span text:style-name="T27"><draw:connector draw:type="line" svg:x1="0.65218in" svg:y1="0.23482in" svg:x2="2.46121in" svg:y2="0.23482in" draw:z-index="251659264" draw:id="id0" draw:style-name="a0" draw:name="直線接點 2" text:anchor-type="paragraph"><svg:title/><svg:desc/></draw:connector></text:span><text:span text:style-name="T28">立約人：</text:span><text:span text:style-name="T29"><text:s text:c="2"/></text:span><text:span text:style-name="T30">XXXX股份</text:span><text:span text:style-name="T31">有限公司</text:span><text:span text:style-name="T32"><text:s text:c="3"/></text:span><text:span text:style-name="T33"><text:s/>（以下簡稱廠商）</text:span></text:p>
      <text:list text:style-name="LFO1" text:continue-numbering="true">
        <text:list-item>
          <text:p text:style-name="P34"><draw:connector draw:type="line" svg:x1="2.12679in" svg:y1="0.23681in" svg:x2="3.9122in" svg:y2="0.23681in" draw:z-index="251669504" draw:id="id1" draw:style-name="a1" draw:name="直線接點 7" text:anchor-type="paragraph"><svg:title/><svg:desc/></draw:connector><text:span text:style-name="T35">廠商基於 致理</text:span><text:span text:style-name="T36">科技大學</text:span><text:span text:style-name="T37"><text:s/></text:span><text:span text:style-name="T38"><text:s text:c="4"/></text:span><text:span text:style-name="T39"><text:s text:c="2"/></text:span><text:span text:style-name="T40">XX實習</text:span><text:span text:style-name="T41"><text:s/></text:span><text:span text:style-name="T42"><text:s/></text:span><text:span text:style-name="T43"><text:s text:c="2"/>專案（以下簡稱本案）之相關需要，所取得各種形式資料或文件，</text:span><text:span text:style-name="T44">其</text:span><text:span text:style-name="T45">著作權屬於致理</text:span><text:span text:style-name="T46">科技大學</text:span><text:span text:style-name="T47">或致理</text:span><text:span text:style-name="T48">科技大學</text:span><text:span text:style-name="T49">所擁有或保管者，應負完全保密之責任。</text:span></text:p>
        </text:list-item>
        <text:list-item>
          <text:p text:style-name="P50">廠商對於致理科技大學交付或告知致理科技大學之文件或資料，註明「機密」資料者，應負完全保密之責任。</text:p>
        </text:list-item>
        <text:list-item>
          <text:p text:style-name="P51">致理科技大學如發現保密標的遭受為授權之使用、洩密之虞時，得立即通知廠商。廠商應採取必要之防止措施並依相關法令負責。</text:p>
        </text:list-item>
        <text:list-item>
          <text:p text:style-name="P52">廠商對可能接觸與本案相關資料或文件之人員，須提供保密管理及內控機制（包括文件保密管制、存取紀錄及相關人員保密協議簽訂等）之解決方案與管理規劃。</text:p>
        </text:list-item>
        <text:list-item>
          <text:p text:style-name="P53">廠商對本案所有資料負永久保密之責。</text:p>
        </text:list-item>
        <text:list-item>
          <text:p text:style-name="P54">廠商於契約終止時，應將有關本案過程中處理之資料，包含各種形式如資料庫、程式、文件、媒體、電子檔、照片及模型等，整理歸等候退還致理科技大學或經致理科技大學同意後列冊銷毀。</text:p>
        </text:list-item>
        <text:list-item>
          <text:p text:style-name="P55">本切結書以中華民國相關法律為準據法，如有涉訟，應以中華名國板橋地方法院為第一管轄法院。</text:p>
        </text:list-item>
        <text:list-item>
          <text:p text:style-name="P56">廠商如在提供本案服務過程中，因歸責於廠商之事由，造成致理科技大學之損害者，廠商應負所有法律及損害賠償之責任。</text:p>
        </text:list-item>
      </text:list>
      <text:p text:style-name="P57"/>
      <text:p text:style-name="P58">立約人</text:p>
      <text:p text:style-name="P59"/>
      <text:p text:style-name="P60"><text:span text:style-name="T61"><draw:connector draw:type="line" svg:x1="0.8397in" svg:y1="0.35649in" svg:x2="2.79178in" svg:y2="0.35093in" draw:z-index="251661312" draw:id="id2" draw:style-name="a2" draw:name="直線接點 3" text:anchor-type="paragraph"><svg:title/><svg:desc/></draw:connector></text:span><text:span text:style-name="T62">廠商名稱</text:span><text:span text:style-name="T63">：</text:span><text:span text:style-name="T64">XXXX股份有限公司</text:span><text:span text:style-name="T65"><text:s text:c="23"/></text:span></text:p>
      <text:p text:style-name="P66"><text:span text:style-name="T67"><draw:connector draw:type="line" svg:x1="0.84583in" svg:y1="0.35174in" svg:x2="2.79792in" svg:y2="0.34619in" draw:z-index="251663360" draw:id="id3" draw:style-name="a3" draw:name="直線接點 4" text:anchor-type="paragraph"><svg:title/><svg:desc/></draw:connector></text:span><text:span text:style-name="T68">統一編號：</text:span><text:span text:style-name="T69">9</text:span><text:span text:style-name="T70">xxxxxx</text:span><text:span text:style-name="T71">6</text:span><text:span text:style-name="T72"><text:s text:c="25"/></text:span></text:p>
      <text:p text:style-name="P73"><text:span text:style-name="T74"><draw:connector draw:type="line" svg:x1="0.84317in" svg:y1="0.372in" svg:x2="2.79525in" svg:y2="0.36644in" draw:z-index="251665408" draw:id="id4" draw:style-name="a4" draw:name="直線接點 5" text:anchor-type="paragraph"><svg:title/><svg:desc/></draw:connector></text:span><text:span text:style-name="T75">代 表 人</text:span><text:span text:style-name="T76">：</text:span><text:span text:style-name="T77">范XX</text:span></text:p>
      <text:p text:style-name="P78"><text:span text:style-name="T79"><draw:connector draw:type="line" svg:x1="0.82384in" svg:y1="0.37501in" svg:x2="2.77593in" svg:y2="0.36946in" draw:z-index="251671552" draw:id="id5" draw:style-name="a5" draw:name="直線接點 8" text:anchor-type="paragraph"><svg:title/><svg:desc/></draw:connector></text:span><text:span text:style-name="T80">電 <text:s text:c="3"/>話</text:span><text:span text:style-name="T81">：</text:span><text:span text:style-name="T82">02-xxxx-xxxx</text:span></text:p>
      <text:p text:style-name="P83"><text:span text:style-name="T84"><draw:connector draw:type="line" svg:x1="0.83623in" svg:y1="0.33172in" svg:x2="5.25845in" svg:y2="0.33172in" draw:z-index="251667456" draw:id="id6" draw:style-name="a6" draw:name="直線接點 6" text:anchor-type="paragraph"><svg:title/><svg:desc/></draw:connector></text:span><text:span text:style-name="T85">地 <text:s text:c="3"/>址：</text:span><text:span text:style-name="T86">XXXXXXXXXXXXXXX</text:span></text:p>
      <text:p text:style-name="P87"/>
      <text:p text:style-name="P88"/>
      <text:p text:style-name="P89"><text:span text:style-name="T90">中 <text:s text:c="2"/>華 <text:s text:c="2"/>民 <text:s text:c="2"/>國 <text:s text:c="5"/></text:span><text:span text:style-name="T91">10</text:span><text:span text:style-name="T92">9</text:span><text:span text:style-name="T93"><text:s text:c="8"/>年 <text:s text:c="5"/></text:span><text:span text:style-name="T94">X</text:span><text:span text:style-name="T95"><text:s text:c="8"/>月 <text:s text:c="6"/></text:span><text:span text:style-name="T96">X</text:span><text:span text:style-name="T97"><text:s text:c="7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25in" fo:margin-right="0.7868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3743in"/>
      </style:footer-style>
    </style:page-layout>
    <style:style style:name="TableColumn3" style:family="table-column">
      <style:table-column-properties style:column-width="2.5597in"/>
    </style:style>
    <style:style style:name="TableColumn4" style:family="table-column">
      <style:table-column-properties style:column-width="2.6576in"/>
    </style:style>
    <style:style style:name="TableColumn5" style:family="table-column">
      <style:table-column-properties style:column-width="2.0673in"/>
    </style:style>
    <style:style style:name="Table2" style:family="table">
      <style:table-properties style:width="7.2847in" fo:margin-left="-0.3187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fo:padding-top="0in" fo:padding-left="0.075in" fo:padding-bottom="0in" fo:padding-right="0.075in"/>
    </style:style>
    <style:style style:name="P8" style:parent-style-name="內文" style:family="paragraph">
      <style:paragraph-properties fo:line-height="0.1388in"/>
      <style:text-properties style:font-name="標楷體" style:font-name-asian="標楷體" style:font-name-complex="標楷體" fo:font-size="10pt" style:font-size-asian="10pt" style:font-size-complex="10pt"/>
    </style:style>
    <style:style style:name="P9" style:parent-style-name="內文" style:family="paragraph">
      <style:paragraph-properties fo:line-height="0.1388in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fo:text-align="end" fo:line-height="0.1388in"/>
    </style:style>
    <style:style style:name="T1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" style:parent-style-name="內文" style:family="paragraph">
      <style:paragraph-properties fo:text-align="end" fo:line-height="0.1388in"/>
      <style:text-properties style:font-name="標楷體" style:font-name-asian="標楷體" fo:font-size="10pt" style:font-size-asian="10pt" style:font-size-complex="10pt"/>
    </style:style>
    <style:style style:name="P23" style:parent-style-name="頁尾" style:family="paragraph">
      <style:paragraph-properties fo:text-align="center"/>
    </style:style>
    <style:style style:name="T2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機密等級：一般</text:p>
              <text:p text:style-name="P9"><text:span text:style-name="T10">紀錄編號：□□□</text:span><text:span text:style-name="T11">-</text:span><text:span text:style-name="T12">□□□</text:span><text:span text:style-name="T13">-</text:span><text:span text:style-name="T14">□□□□□</text:span></text:p>
            </table:table-cell>
            <table:table-cell table:style-name="TableCell15">
              <text:p text:style-name="P16">P-2-04-01 廠商保密切結書</text:p>
            </table:table-cell>
            <table:table-cell table:style-name="TableCell17">
              <text:p text:style-name="P18"><text:span text:style-name="T19">版本：</text:span><text:span text:style-name="T20">1</text:span><text:span text:style-name="T21">.0</text:span></text:p>
              <text:p text:style-name="P22">填表日期： <text:s text:c="3"/>年 <text:s text:c="3"/>月 <text:s text:c="3"/>日</text:p>
            </table:table-cell>
          </table:table-row>
        </table:table>
        <text:p text:style-name="頁首"/>
      </style:header>
      <style:footer>
        <text:p text:style-name="P23"><text:span text:style-name="T2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IMS-P05</meta:initial-creator>
    <dc:creator>CTM303-05</dc:creator>
    <meta:creation-date>2023-08-09T08:10:00Z</meta:creation-date>
    <dc:date>2023-08-09T08:10:00Z</dc:date>
    <meta:template xlink:href="Normal.dotm" xlink:type="simple"/>
    <meta:editing-cycles>2</meta:editing-cycles>
    <meta:editing-duration>PT0S</meta:editing-duration>
    <meta:document-statistic meta:page-count="1" meta:paragraph-count="1" meta:word-count="107" meta:character-count="721" meta:row-count="5" meta:non-whitespace-character-count="615"/>
  </office:meta>
</office:document-meta>
</file>